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3D0000003936F91E7BC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BreraCondensed-Regular" svg:font-family="BreraCondensed-Regular"/>
    <style:font-face style:name="BreraCondensed-semibold" svg:font-family="BreraCondensed-semibold"/>
    <style:font-face style:name="OpenSymbol" svg:font-family="OpenSymbol"/>
    <style:font-face style:name="SolferinoDisplay-Bold" svg:font-family="SolferinoDisplay-Bold"/>
    <style:font-face style:name="SolferinoText-Bold" svg:font-family="SolferinoText-Bold"/>
    <style:font-face style:name="SolferinoText-Regular" svg:font-family="SolferinoText-Regular"/>
    <style:font-face style:name="Arial4" svg:font-family="Arial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2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  <style:text-properties fo:font-variant="normal" fo:text-transform="none" fo:color="#000099" style:font-name="Arial1" fo:font-size="13pt" fo:letter-spacing="normal" fo:font-style="normal" fo:font-weight="bold" style:font-name-asian="SolferinoText-Regular" style:font-size-asian="13pt" style:font-style-asian="normal" style:font-weight-asian="bold" style:font-name-complex="SolferinoText-Regular" style:font-size-complex="13pt" style:font-style-complex="normal" style:font-weight-complex="bold"/>
    </style:style>
    <style:style style:name="P2" style:family="paragraph" style:parent-style-name="Text_20_body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  <style:text-properties fo:font-variant="normal" fo:text-transform="none" fo:color="#333333" style:font-name="Arial1" fo:font-size="13pt" fo:letter-spacing="normal" fo:font-style="normal" fo:font-weight="normal" style:font-size-asian="13pt" style:font-size-complex="13pt"/>
    </style:style>
    <style:style style:name="P3" style:family="paragraph" style:parent-style-name="Text_20_body">
      <style:paragraph-properties fo:margin-left="0cm" fo:margin-right="0cm" fo:margin-top="0cm" fo:margin-bottom="0cm" fo:line-height="150%" fo:text-align="justify" style:justify-single-word="false" fo:orphans="2" fo:widows="2" fo:text-indent="0cm" style:auto-text-indent="false" fo:padding="0cm" fo:border="none"/>
      <style:text-properties fo:font-variant="normal" fo:text-transform="none" fo:color="#333333" style:font-name="Arial1" fo:font-size="13pt" fo:letter-spacing="normal" fo:font-style="normal" fo:font-weight="normal" style:font-size-asian="13pt" style:font-size-complex="13pt"/>
    </style:style>
    <style:style style:name="P4" style:family="paragraph" style:parent-style-name="Text_20_body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</style:style>
    <style:style style:name="P5" style:family="paragraph" style:parent-style-name="Text_20_body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  <style:text-properties style:font-name="Arial1" fo:font-size="13pt" style:font-size-asian="13pt" style:font-size-complex="13pt"/>
    </style:style>
    <style:style style:name="P6" style:family="paragraph" style:parent-style-name="Text_20_body">
      <style:paragraph-properties fo:margin-left="0cm" fo:margin-right="0cm" fo:margin-top="0cm" fo:margin-bottom="0cm" fo:orphans="2" fo:widows="2" fo:text-indent="0cm" style:auto-text-indent="false"/>
      <style:text-properties fo:font-variant="normal" fo:text-transform="none" fo:color="#49b8f1" style:text-line-through-style="none" fo:letter-spacing="normal" style:text-underline-style="none" style:text-blinking="false"/>
    </style:style>
    <style:style style:name="P7" style:family="paragraph" style:parent-style-name="Text_20_body">
      <style:paragraph-properties fo:margin-left="0cm" fo:margin-right="0cm" fo:text-indent="0cm" style:auto-text-indent="false"/>
      <style:text-properties fo:font-variant="normal" fo:text-transform="none" fo:color="#333333" style:font-name="SolferinoDisplay-Bold" fo:letter-spacing="normal" fo:font-style="normal" fo:font-weight="normal"/>
    </style:style>
    <style:style style:name="P8" style:family="paragraph" style:parent-style-name="Text_20_body">
      <style:paragraph-properties fo:margin-top="0cm" fo:margin-bottom="0cm"/>
      <style:text-properties fo:color="#49b8f1" style:text-line-through-style="none" style:text-underline-style="none" style:text-blinking="false"/>
    </style:style>
    <style:style style:name="P9" style:family="paragraph" style:parent-style-name="Heading_20_2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  <style:text-properties fo:font-variant="normal" fo:text-transform="none" fo:color="#333333" style:font-name="Arial1" fo:font-size="13pt" fo:letter-spacing="normal" fo:font-style="normal" fo:font-weight="bold" style:font-size-asian="13pt" style:font-size-complex="13pt"/>
    </style:style>
    <style:style style:name="P10" style:family="paragraph" style:parent-style-name="Heading_20_1" style:master-page-name="Standard">
      <style:paragraph-properties fo:margin-top="0cm" fo:margin-bottom="0.794cm" fo:line-height="160%" fo:text-align="start" style:justify-single-word="false" fo:orphans="2" fo:widows="2" style:page-number="auto" fo:background-color="transparent" fo:padding="0cm" fo:border="none">
        <style:background-image/>
      </style:paragraph-properties>
      <style:text-properties fo:font-variant="normal" fo:text-transform="none" fo:color="#000099" style:font-name="Verdana" fo:font-size="20pt" fo:letter-spacing="normal" fo:language="en" fo:country="US" fo:font-style="normal" fo:font-weight="bold" fo:background-color="transparent" style:font-size-asian="20pt" style:font-weight-asian="bold" style:font-size-complex="20pt"/>
    </style:style>
    <style:style style:name="P11" style:family="paragraph" style:parent-style-name="Text_20_body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  <style:text-properties fo:font-variant="normal" fo:text-transform="none" fo:color="#333333" style:font-name="Arial1" fo:font-size="13pt" fo:letter-spacing="normal" fo:font-style="normal" fo:font-weight="bold" style:font-size-asian="13pt" style:font-size-complex="13pt"/>
    </style:style>
    <style:style style:name="P12" style:family="paragraph" style:parent-style-name="Text_20_body">
      <style:paragraph-properties fo:margin-left="0cm" fo:margin-right="0cm" fo:margin-top="0cm" fo:margin-bottom="0cm" fo:line-height="150%" fo:text-align="center" style:justify-single-word="false" fo:text-indent="0cm" style:auto-text-indent="false" fo:padding="0cm" fo:border="none"/>
      <style:text-properties fo:font-variant="normal" fo:text-transform="none" fo:color="#333333" style:font-name="Arial1" fo:font-size="13pt" fo:letter-spacing="normal" fo:font-style="normal" fo:font-weight="bold" style:font-size-asian="13pt" style:font-size-complex="13pt"/>
    </style:style>
    <style:style style:name="P13" style:family="paragraph" style:parent-style-name="Text_20_body">
      <style:paragraph-properties fo:margin-left="0cm" fo:margin-right="0cm" fo:margin-top="0cm" fo:margin-bottom="0cm" fo:line-height="150%" fo:text-align="justify" style:justify-single-word="false" fo:text-indent="0cm" style:auto-text-indent="false" fo:padding="0cm" fo:border="none"/>
      <style:text-properties fo:font-variant="normal" fo:text-transform="none" fo:color="#000099" style:font-name="Arial1" fo:font-size="13pt" fo:letter-spacing="normal" fo:font-style="normal" fo:font-weight="bold" style:font-size-asian="13pt" style:font-size-complex="13pt"/>
    </style:style>
    <style:style style:name="T1" style:family="text">
      <style:text-properties fo:font-weight="bold"/>
    </style:style>
    <style:style style:name="T2" style:family="text">
      <style:text-properties fo:color="#333333" style:font-name="Arial1" fo:font-size="13pt" fo:font-weight="normal" style:font-size-asian="13pt" style:font-size-complex="13pt"/>
    </style:style>
    <style:style style:name="T3" style:family="text">
      <style:text-properties fo:color="#333333" style:font-name="Arial1" fo:font-size="13pt" fo:font-weight="bold" style:font-size-asian="13pt" style:font-size-complex="13pt"/>
    </style:style>
    <style:style style:name="T4" style:family="text">
      <style:text-properties fo:color="#333333" style:font-name="BreraCondensed-semibold" fo:font-size="12pt" fo:font-weight="normal" style:font-weight-complex="bold"/>
    </style:style>
    <style:style style:name="T5" style:family="text">
      <style:text-properties fo:color="#49b8f1" style:font-name="Arial1" fo:font-size="13pt" style:text-underline-style="solid" style:text-underline-width="auto" style:text-underline-color="font-color" fo:font-weight="normal" style:font-size-asian="13pt" style:font-size-complex="13pt"/>
    </style:style>
    <style:style style:name="T6" style:family="text">
      <style:text-properties style:font-name="Arial2" fo:font-size="12pt" style:font-size-asian="12pt" style:font-size-complex="12pt" style:font-weight-complex="bold"/>
    </style:style>
    <style:style style:name="T7" style:family="text">
      <style:text-properties fo:color="#666666" style:font-name="BreraCondensed-Regular" fo:font-size="15pt" fo:font-weight="normal" style:font-size-asian="15pt" style:font-size-complex="15pt"/>
    </style:style>
    <style:style style:name="T8" style:family="text">
      <style:text-properties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padding="0cm" fo:border="0.035cm solid #0000ff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40%" draw:contrast="60%" draw:red="0%" draw:green="0%" draw:blue="0%" draw:gamma="100%" draw:color-inversion="false" draw:image-opacity="100%" draw:color-mode="standar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0" text:outline-level="1"><text:span text:style-name="T8">Il blindato prodotto a Bolzano sarà venduto all’esercito brasiliano: «Accordo per un massimo di 98 mezzi militari»</text:span><text:span text:style-name="T4">di Tiziano Grottolo</text:span><text:span text:style-name="T8"> </text:span><text:span text:style-name="T7"><text:line-break/></text:span><text:span text:style-name="T6">Il «Centauro II» viene realizzato da Leonardo ed è già in dotazione dell’Esercito italiano: «Questi mezzi rispondono alle esigenze dei moderni scenari operativi, sono armati con un cannone da 120 millimetri»</text:span></text:h>
      <text:section text:style-name="Sect1" text:name="m17943-17942-17944">
        <text:p text:style-name="P6"><draw:a xlink:type="simple" xlink:href="https://corrieredellaltoadige.corriere.it/notizie/economia/26_settembre_02/il-blindato-prodotto-a-bolzano-sara-venduto-all-esercito-brasiliano-accordo-per-98-mezzi-militari-bc4290bb-fd81-4c15-a899-3caac91b3xlk.shtml?intcmp=fascione_tt_loc_nd_160326_corriere_ss_hp#"><draw:frame draw:style-name="fr1" draw:name="immagini1" text:anchor-type="as-char" svg:width="17.03cm" svg:height="11.534cm" draw:z-index="0"><draw:image xlink:href="https://dimages2.corriereobjects.it/files/main_image/files/fp/uploads/2026/09/01/6a9702d7ca2a4.r_d.804-1041-4346.jpeg" xlink:type="simple" xlink:show="embed" xlink:actuate="onLoad"/><svg:title>Centauro II</svg:title></draw:frame></draw:a></text:p>
      </text:section>
      <text:section text:style-name="Sect1" text:name="m17959-17958-17960">
        <text:p text:style-name="P7"/>
      </text:section>
      <text:section text:style-name="Sect1" text:name="content-to-read">
        <text:section text:style-name="Sect1" text:name="Sezione1">
          <text:p text:style-name="P8"><text:bookmark text:name="m17943-17942-17944"/></text:p>
        </text:section>
        <text:section text:style-name="Sect1" text:name="Sezione2">
          <text:p text:style-name="P4"><text:bookmark text:name="m17959-17958-17960"/><text:span text:style-name="T2">Sono già arrivati in </text:span><text:span text:style-name="T3">Brasile </text:span><text:span text:style-name="T2">per i test e l’omologazione i primi due esemplari di </text:span><text:span text:style-name="T3">«Centauro II»</text:span><text:span text:style-name="T2">, veicolo militare dotato di otto ruote prodotto da </text:span><text:span text:style-name="T3">Leonardo </text:span><text:span text:style-name="T2">nello stabilimento di Bolzano. La società — tramite il consorzio Cio — ha concluso un primo contratto di produzione di serie con l’Esercito brasiliano che prevede la </text:span><text:span text:style-name="T3">fornitura di 7 veicoli militari.</text:span><text:span text:style-name="T2"> Il primo lotto (che comprende i due mezzi che hanno già raggiunto il Paese sudamericano) è in produzione nello </text:span><text:a xlink:type="simple" xlink:href="https://corrieredellaltoadige.corriere.it/notizie/economia/26_marzo_15/iveco-defence-vehicles-diventa-parte-di-leonardo-mercoledi-si-chiude-la-fusione-del-nuovo-colosso-italiano-della-difesa-9a024f2a-6336-4eaf-a660-0ff213eeexlk.shtml" text:style-name="Internet_20_link" text:visited-style-name="Visited_20_Internet_20_Link"><text:span text:style-name="T5">stabilimento </text:span></text:a><text:span text:style-name="T2">Idv </text:span><text:soft-page-break/><text:span text:style-name="T2">di Bolzano, che apparteneva all’Iveco Defence Vehicles, società </text:span><text:a xlink:type="simple" xlink:href="https://corrieredellaltoadige.corriere.it/notizie/economia/26_marzo_19/leonardo-acquisisce-iveco-defence-operazione-da-1-7-miliardi-di-euro-e3e2c81f-ac14-4595-bfce-9c0eecde5xlk.shtml" text:style-name="Internet_20_link" text:visited-style-name="Visited_20_Internet_20_Link"><text:span text:style-name="T5">interamente acquisita</text:span></text:a><text:span text:style-name="T2"> da Leonardo nel 2026.</text:span></text:p>
        </text:section>
        <text:section text:style-name="Sect1" text:name="m17964-17963-17965">
          <text:h text:style-name="P1" text:outline-level="2"><text:bookmark text:name="m18043-18042-18044"/>Veicolo da guerra</text:h>
          <text:p text:style-name="P2">«Il Centauro II — spiega Leonardo in una nota — rappresenta l’evoluzione più avanzata di questo modello di <text:span text:style-name="T1">veicolo blindato ruotato,</text:span> concepito per rispondere alle esigenze dei moderni scenari operativi. Interamente digitalizzato e interoperabile, è progettato per operare con efficacia in un ampio spettro di <text:span text:style-name="T1">missioni</text:span>, sia di sicurezza nazionale sia per operazioni di supporto e mantenimento della pace, fino agli impieghi più complessi nei <text:span text:style-name="T1">diversi teatri operativi».</text:span></text:p>
          <text:p text:style-name="P11"/>
          <text:h text:style-name="P9" text:outline-level="2"><text:bookmark text:name="m18053-18052-18054"/>Le caratteristiche </text:h>
          <text:p text:style-name="P3">I mezzi consegnati al Brasile sono <text:span text:style-name="T1">armati con un cannone da 120 millimetri</text:span> e possono contare su un motore da 720 cavalli e sulla trazione integrale. «Questo veicolo — sottolinea l’azienda produttrice — coniuga la potenza di fuoco di un carro armato moderno con <text:span text:style-name="T1">l’elevata mobilità </text:span>strategica di una piattaforma ruotata. Le sue prestazioni si distinguono per capacità di osservazione, precisione nella condotta del tiro, qualità delle comunicazioni, ergonomia e un elevato livello di protezione dell’equipaggio». Lo stesso modello è stato <text:span text:style-name="T1">adottato dall’Esercito Italiano, </text:span>che ne ha richiesti 150 esemplari. L’accordo con il Brasile, siglato dopo il superamento dei test operativi, prevede la fornitura di un <text:span text:style-name="T1">primo carico di sette mezzi, </text:span>che rappresenta il primo lotto di produzione di serie di un programma complessivo di <text:span text:style-name="T1">98 unità</text:span> da completarsi tramite tranche annuali.</text:p>
          <text:p text:style-name="P11"/>
          <text:p text:style-name="P13">Fonte Il Corriere della Sera del 2 settembre 2026</text:p>
          <text:p text:style-name="P11"/>
          <text:p text:style-name="P12"><draw:frame draw:style-name="fr2" draw:name="immagini2" text:anchor-type="as-char" svg:width="3.18cm" svg:height="2.923cm" draw:z-index="1"><draw:image xlink:href="Pictures/10000201000003D0000003936F91E7BC.png" xlink:type="simple" xlink:show="embed" xlink:actuate="onLoad"/></draw:frame></text:p>
          <text:p text:style-name="P11"/>
          <text:p text:style-name="P11"/>
          <text:p text:style-name="P5"/>
        </text:section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BreraCondensed-Regular" svg:font-family="BreraCondensed-Regular"/>
    <style:font-face style:name="BreraCondensed-semibold" svg:font-family="BreraCondensed-semibold"/>
    <style:font-face style:name="OpenSymbol" svg:font-family="OpenSymbol"/>
    <style:font-face style:name="SolferinoDisplay-Bold" svg:font-family="SolferinoDisplay-Bold"/>
    <style:font-face style:name="SolferinoText-Bold" svg:font-family="SolferinoText-Bold"/>
    <style:font-face style:name="SolferinoText-Regular" svg:font-family="SolferinoText-Regular"/>
    <style:font-face style:name="Arial4" svg:font-family="Arial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Arial" fo:font-size="12pt" fo:language="it" fo:country="IT" style:font-name-asian="SimSun" style:font-size-asian="12pt" style:language-asian="en" style:country-asian="US" style:font-name-complex="Arial3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2" fo:font-size="14pt" style:font-name-asian="Microsoft YaHei" style:font-size-asian="14pt" style:font-name-complex="Arial3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4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4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4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Times New Roman" fo:font-size="24pt" fo:font-weight="bold" style:font-name-asian="Lucida Sans Unicode" style:font-size-asian="24pt" style:font-weight-asian="bold" style:font-name-complex="Tahoma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Times New Roman" fo:font-size="18pt" fo:font-weight="bold" style:font-name-asian="Lucida Sans Unicode" style:font-size-asian="18pt" style:font-weight-asian="bold" style:font-name-complex="Tahoma" style:font-size-complex="18pt" style:font-weight-complex="bold"/>
    </style:style>
    <style:style style:name="Frame_20_contents" style:display-name="Frame contents" style:family="paragraph" style:parent-style-name="Text_20_body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2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ord Gore</meta:initial-creator>
    <meta:editing-cycles>11</meta:editing-cycles>
    <meta:print-date>2025-03-28T17:14:28.26</meta:print-date>
    <meta:creation-date>2014-02-07T11:33:00</meta:creation-date>
    <dc:date>2026-09-03T11:32:52.27</dc:date>
    <meta:editing-duration>PT38M12S</meta:editing-duration>
    <meta:generator>OpenOffice/4.1.16$Win32 OpenOffice.org_project/4116m3$Build-9816</meta:generator>
    <meta:document-statistic meta:table-count="0" meta:image-count="2" meta:object-count="0" meta:page-count="2" meta:paragraph-count="9" meta:word-count="357" meta:character-count="2354"/>
    <meta:user-defined meta:name="AppVersion">12.0000</meta:user-defined>
    <meta:user-defined meta:name="Company">Lord Gor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